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style:tab-stops>
          <style:tab-stop style:position="6.985cm"/>
        </style:tab-stops>
      </style:paragraph-properties>
    </style:style>
    <style:style style:name="P2" style:family="paragraph" style:parent-style-name="Standard" style:master-page-name="Standard">
      <style:paragraph-properties style:page-number="auto"/>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bold" style:font-weight-asian="bold"/>
    </style:style>
    <style:style style:name="T3" style:family="text">
      <style:text-properties fo:font-weight="bold" style:font-weight-asian="bold"/>
    </style:style>
    <style:style style:name="T4" style:family="text">
      <style:text-properties style:text-position="super 58%"/>
    </style:style>
    <style:style style:name="T5" style:family="text">
      <style:text-properties fo:language="en" fo:country="GB"/>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1">Chapitre 3</text:span> : <text:s text:c="35"/><text:span text:style-name="T2">CEUX DU BRABANT FLAMAND</text:span> </text:p>
      <text:p text:style-name="Standard"/>
      <text:p text:style-name="Standard">Si les HOMBROUCK (et leurs dérivés) présentés jusqu’à présent occupaient surtout l’espace francophone belge ou étaient arrivés en France, beaucoup d’autres vécurent ou vivent encore en région linguistique flamande, dont la plupart concentrés dans le Limbourg et peut-être la Province d’Anvers mais surtout dans le Brabant Flamand.</text:p>
      <text:p text:style-name="Standard"/>
      <text:p text:style-name="Standard">C’est à partir de ce dernier que les enfants de Gérardus HOMBROCKX de Wezemaal (Louvain) migrèrent aussi <text:s/></text:p>
      <text:p text:style-name="Standard">- Pierre Joseph HOMBROCKX, né à Wezemaal en 1849 et retrouvé en France à Lille (ma ville natale) en 1872</text:p>
      <text:p text:style-name="Standard">- Joanna Coletta HOMBROECKX, née à Wezemaal en 1855 et arrivée à Courtrai (Flandre Occidentale) en 1888</text:p>
      <text:p text:style-name="Standard"/>
      <text:p text:style-name="Standard">Toujours à Louvain on peut noter Maria HOMBROECK, née vers 1610. Qui est-elle, d’où vient-elle ? Au nord, le mariage à Sint-Joris Winge de HOUBROUCK en 1660 et celui de HOUBROUX à Kortrijk-Dutsel en 1792.</text:p>
      <text:p text:style-name="Standard"/>
      <text:p text:style-name="Standard">C’est peut-être aussi de Louvain que descendirent sur Grez-Doiceau (Brabant Wallon) vers la fin du 16<text:span text:style-name="T4">ème</text:span> siècle les parents de François et Henri HOMBROECK, frères qui auront respectivement 8 et 6 enfants. Et peut-être de Louvain que vint Maria Catharina HOMBROECK qui se maria à Vilvoorde (Brabant Flamand) à la fin du 17<text:span text:style-name="T4">ème</text:span>.</text:p>
      <text:p text:style-name="Standard"/>
      <text:p text:style-name="Standard">Mais dans ce Brabant Flamand, voisines de Lincent et Grand-Hallet qui sont dans le Brabant Wallon, Landen et les communes environnantes sont elles aussi à l’épicentre historique du nom dont on découvre tant de variantes.</text:p>
      <text:p text:style-name="Standard">Il n’y a donc rien d’étonnant à ce que ce soit de Landen que Paul HOMBROUKX ait lancé les recherches qui lui coûtèrent des centaines d’heures, pour dénicher une Ydelete HOMBROUCK de 1580, mais aussi pour constater qu’un de ses ancêtres, marié en 1791 sous le nom de HOMBROUCKX, avait eu pour descendance aussi bien des HOMBROUCKX, que des HOMBROUKX, HOMBROUKS, HOMBROUCK et enfin HOEBROECKS !</text:p>
      <text:p text:style-name="Standard"/>
      <text:p text:style-name="Standard">Autre surprise avec Godefredi tantôt HOMBROUCK tantôt HOMBROUX (1658-1748) qui eut de par ses deux mariages des enfants dénommés HOMBROUX, HOMBROUCK (Léonard), HOMBROCK et HOMBROUKS. Or, et pour déroger à cette règle, les dix enfants de Léonard HOMBROUCK s’appelèrent tous HOMBROUX !</text:p>
      <text:p text:style-name="Standard"/>
      <text:p text:style-name="Standard">Puis le comble fut atteint par la descendance de Jean André HOEMBROECKS (1772-1860 - union 1795) dont :</text:p>
      <text:p text:style-name="Standard">- Hieronemus/Gérôme HOMBROUCK dont Anna Catharina HOMBROCKX et Maria Gertrude HOMBROCK.</text:p>
      <text:p text:style-name="Standard"><text:s text:c="2"/>Cette dernière épousa en 1862 Lambert HOMBROUCKX, un cousin qui ne devait pas être très éloigné d’elle.</text:p>
      <text:p text:style-name="Standard">- Henry HOMBROUCK qui épousa Régina HOMBROCK (peut-être une cousine mais sans aucune certitude)</text:p>
      <text:p text:style-name="Standard">mais aussi une kyrielle de HOMBROKX, HOMBROCKX, HOMBROEK, HOMBROECKX, HOMBROECKS, HOMBROUKX et HOMBROUCKX. <text:s text:c="3"/></text:p>
      <text:p text:style-name="Standard"/>
      <text:p text:style-name="Standard">Quelques découvertes pour compliquer notre analyse mais aussi pour parfois donner du piment à notre labeur :</text:p>
      <text:p text:style-name="P1">- Godefroid de HOMBROUCK, greffier à Houtain-l’Evêque au début du 16<text:span text:style-name="T4">ème</text:span> siècle.</text:p>
      <text:p text:style-name="Standard">- Mathi de HOMBROUCK, maire de Houtain-l’Evêque de 1648 à 1653.</text:p>
      <text:p text:style-name="Standard">- Catharina VAN HOMBROEK 1739-1809 sur Neerlanden </text:p>
      <text:p text:style-name="Standard">- Gustave HOMBROECKX, 2<text:span text:style-name="T4">ème</text:span> de Liège-Bastogne-Liège en 1929, entre les deux supers champions cyclistes belges qui n’étaient autres que Alfons SCHEPERS et Maurice RAES. Voilà qui méritait d’être signalé…</text:p>
      <text:p text:style-name="Standard"/>
      <text:p text:style-name="Standard"><text:s text:c="64"/><text:span text:style-name="T2">CEUX DU LIMBOURG</text:span></text:p>
      <text:p text:style-name="Standard"/>
      <text:p text:style-name="P1">Sur Hasselt, on cite successivement <text:span text:style-name="T5">(Piet Thoelen à Hoeselt) :</text:span></text:p>
      <text:p text:style-name="P1"><text:span text:style-name="T5">- 1293 HONBRICT - 1315 HOMBRUC – 1385 HOMBROEC – 1412 HOMBROUCK</text:span><text:span text:style-name="T5"> </text:span></text:p>
      <text:p text:style-name="P1">- <text:span text:style-name="T1">14ème siècle</text:span> : la commune était divisée en 8 quartiers dont l’un d’eux était appelé CRUYS &amp; HOMBROUCK.</text:p>
      <text:p text:style-name="P1">- <text:span text:style-name="T1">1405</text:span> : un croquis de cette époque représente les reliefs d’un château fort situé le long de la rue HOMBROEK.</text:p>
      <text:p text:style-name="P1">A Looz se trouve aussi un secteur baptisé HOMBROECK. Il serait bien hasardeux de rapprocher ces noms de lieux de ceux des personnages énumérés au chapitre suivant, mais un historien s’est néanmoins posé la question.</text:p>
      <text:p text:style-name="P1">A un niveau moindre que dans le Brabant Flamand, il existe bien des trouvailles dont la plus représentative est :</text:p>
      <text:p text:style-name="P1">- Anna HOMBROUCKX en 1584 sur Aalst <text:s/></text:p>
      <text:p text:style-name="P1"/>
      <text:p text:style-name="P1"><text:tab/><text:span text:style-name="T3"> <text:s/></text:span><text:span text:style-name="T2">CEUX D’ANVERS </text:span></text:p>
      <text:p text:style-name="Standard"/>
      <text:p text:style-name="Standard">Difficile de dire s’il existe un lien car beaucoup s’écrivent HAMBROUCK. Or, ce nom est relativement répandu aux Pays-Bas qui jouxtent la province. Cela vaut donc pour ceux de Bruges et Vlissegem (Flandre Occidental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fr" fo:country="FR"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WW8Num1z0" style:family="text">
      <style:text-properties style:font-name="Times New Roman" style:font-name-asian="Times New Roman" style:font-name-complex="Times New Roman"/>
    </style:style>
    <style:style style:name="WW8Num1z1" style:family="text">
      <style:text-properties style:font-name="Courier New" style:font-name-complex="Courier New"/>
    </style:style>
    <style:style style:name="WW8Num1z2" style:family="text">
      <style:text-properties style:font-name="Wingdings"/>
    </style:style>
    <style:style style:name="WW8Num1z3" style:family="text">
      <style:text-properties style:font-name="Symbol"/>
    </style:style>
    <style:style style:name="WW8Num2z0" style:family="text">
      <style:text-properties style:font-name="Times New Roman" style:font-name-asian="Times New Roman" style:font-name-complex="Times New Roman"/>
    </style:style>
    <style:style style:name="WW8Num2z1" style:family="text">
      <style:text-properties style:font-name="Courier New" style:font-name-complex="Courier New"/>
    </style:style>
    <style:style style:name="WW8Num2z2" style:family="text">
      <style:text-properties style:font-name="Wingdings"/>
    </style:style>
    <style:style style:name="WW8Num2z3" style:family="text">
      <style:text-properties style:font-name="Symbol"/>
    </style:style>
    <style:style style:name="WW8Num3z0" style:family="text">
      <style:text-properties style:font-name="Times New Roman" style:font-name-asian="Times New Roman" style:font-name-complex="Times New Roman"/>
    </style:style>
    <style:style style:name="WW8Num3z1" style:family="text">
      <style:text-properties style:font-name="Courier New" style:font-name-complex="Courier New"/>
    </style:style>
    <style:style style:name="WW8Num3z2" style:family="text">
      <style:text-properties style:font-name="Wingdings"/>
    </style:style>
    <style:style style:name="WW8Num3z3" style:family="text">
      <style:text-properties style:font-name="Symbol"/>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2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2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2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2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2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2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3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3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3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3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0.999cm" fo:page-height="29.699cm" style:num-format="1" style:print-orientation="portrait" fo:margin-top="0.3cm" fo:margin-bottom="0cm" fo:margin-left="0.9cm" fo:margin-right="1cm" style:writing-mode="lr-tb" style:layout-grid-color="#c0c0c0" style:layout-grid-lines="46"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Chapitre 3 : CEUX DU BRABANT FLAMAND</dc:title>
    <meta:initial-creator>Pierre OMBROUCK</meta:initial-creator>
    <meta:creation-date>2010-10-30T01:22:08.57</meta:creation-date>
    <meta:editing-cycles>3</meta:editing-cycles>
    <meta:editing-duration>PT00H00M35S</meta:editing-duration>
    <meta:generator>OpenOffice.org/3.0$Win32 OpenOffice.org_project/300m15$Build-9379</meta:generator>
    <dc:date>2010-10-30T01:22:26.23</dc:date>
    <dc:creator>Pierre OMBROUCK</dc:creator>
    <meta:document-statistic meta:table-count="0" meta:image-count="0" meta:object-count="0" meta:page-count="1" meta:paragraph-count="30" meta:word-count="651" meta:character-count="4160"/>
    <meta:user-defined meta:name="Info 1"/>
    <meta:user-defined meta:name="Info 2"/>
    <meta:user-defined meta:name="Info 3"/>
    <meta:user-defined meta:name="Info 4"/>
  </office:meta>
</office:document-meta>
</file>